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6C000002E4EB0857B9B229A132.jpg" manifest:media-type="image/jpeg"/>
  <manifest:file-entry manifest:full-path="Pictures/100000000000015000000166EFC124272D192917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style:font-size-asian="12pt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cm" fo:margin-right="1.508cm" fo:text-indent="0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0.009cm" fo:text-indent="0cm" style:auto-text-indent="false"/>
    </style:style>
    <style:style style:name="P6" style:family="paragraph" style:parent-style-name="Standard">
      <style:paragraph-properties fo:margin-left="0cm" fo:margin-right="0.009cm" fo:text-indent="0cm" style:auto-text-indent="false">
        <style:tab-stops>
          <style:tab-stop style:position="16.503cm"/>
        </style:tab-stops>
      </style:paragraph-properties>
      <style:text-properties style:font-name="Arial" fo:font-size="8pt" style:font-size-asian="8pt" style:font-name-complex="Arial"/>
    </style:style>
    <style:style style:name="P7" style:family="paragraph" style:parent-style-name="Standard">
      <style:paragraph-properties fo:margin-left="0cm" fo:margin-right="0.009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3pt" style:font-size-asian="13pt" style:font-size-complex="13pt"/>
    </style:style>
    <style:style style:name="P8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0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1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12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text-underline-style="solid" style:text-underline-width="auto" style:text-underline-color="font-color" fo:font-weight="bold" style:font-size-asian="13pt" style:font-weight-asian="bold" style:font-size-complex="13pt"/>
    </style:style>
    <style:style style:name="P13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4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5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6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e298b"/>
    </style:style>
    <style:style style:name="P17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1pt" fo:font-style="italic" style:text-underline-style="none" style:font-size-asian="11pt" style:font-style-asian="italic" style:font-size-complex="11pt"/>
    </style:style>
    <style:style style:name="P18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7e5d9"/>
    </style:style>
    <style:style style:name="P19" style:family="paragraph" style:parent-style-name="Standard">
      <style:paragraph-properties fo:margin-left="0cm" fo:margin-right="0cm" fo:text-align="start" style:justify-single-word="false" fo:text-indent="1.249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0" style:family="paragraph" style:parent-style-name="Standard" style:master-page-name="Standard">
      <style:paragraph-properties fo:margin-left="0cm" fo:margin-right="0.002cm" fo:text-align="justify" style:justify-single-word="false" fo:text-indent="0cm" style:auto-text-indent="false" style:page-number="auto">
        <style:tab-stops>
          <style:tab-stop style:position="1.251cm"/>
          <style:tab-stop style:position="11.001cm"/>
        </style:tab-stops>
      </style:paragraph-properties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1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2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c40a4"/>
    </style:style>
    <style:style style:name="P23" style:family="paragraph" style:parent-style-name="Standard" style:list-style-name="WW8Num1">
      <style:paragraph-properties fo:margin-left="0.635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c40a4"/>
    </style:style>
    <style:style style:name="P24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5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7e5d9" style:font-size-asian="13pt" style:font-size-complex="13pt"/>
    </style:style>
    <style:style style:name="P26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e298b" style:font-size-asian="13pt" style:font-size-complex="13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15bc6e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17e5d9" style:font-size-asian="14pt" style:font-weight-asian="bold" style:font-size-complex="14pt" style:font-weight-complex="bold"/>
    </style:style>
    <style:style style:name="T5" style:family="text">
      <style:text-properties style:font-name="Arial" fo:font-size="14pt" fo:font-weight="bold" style:font-size-asian="14pt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8pt" style:font-size-asian="8pt" style:font-name-complex="Arial"/>
    </style:style>
    <style:style style:name="T10" style:family="text">
      <style:text-properties style:font-name="Arial" fo:language="en" fo:country="US" fo:font-weight="bold" style:font-weight-asian="bold" style:font-name-complex="Arial"/>
    </style:style>
    <style:style style:name="T11" style:family="text">
      <style:text-properties style:font-name="Impact" fo:font-size="18pt" style:font-size-asian="18pt" style:font-name-complex="Impact"/>
    </style:style>
    <style:style style:name="T12" style:family="text">
      <style:text-properties style:font-name="Impact" fo:font-size="20pt" style:font-size-asian="20pt" style:font-name-complex="Impact"/>
    </style:style>
    <style:style style:name="T13" style:family="text">
      <style:text-properties style:font-name="Wingdings" style:font-name-complex="Wingdings"/>
    </style:style>
    <style:style style:name="T14" style:family="text">
      <style:text-properties fo:font-size="13pt" style:font-size-asian="13pt" style:font-size-complex="13pt"/>
    </style:style>
    <style:style style:name="T15" style:family="text">
      <style:text-properties fo:font-size="13pt" fo:font-weight="bold" style:font-size-asian="13pt" style:font-weight-asian="bold" style:font-size-complex="13pt"/>
    </style:style>
    <style:style style:name="T16" style:family="text">
      <style:text-properties fo:font-size="13pt" fo:font-weight="bold" style:font-size-asian="13pt" style:font-weight-asian="bold" style:font-size-complex="13pt" style:font-weight-complex="bold"/>
    </style:style>
    <style:style style:name="T17" style:family="text">
      <style:text-properties fo:font-size="13pt" fo:font-weight="bold" officeooo:rsid="0010e914" style:font-size-asian="13pt" style:font-weight-asian="bold" style:font-size-complex="13pt" style:font-weight-complex="bold"/>
    </style:style>
    <style:style style:name="T18" style:family="text">
      <style:text-properties fo:font-size="13pt" fo:font-weight="bold" officeooo:rsid="0013e74a" style:font-size-asian="13pt" style:font-weight-asian="bold" style:font-size-complex="13pt" style:font-weight-complex="bold"/>
    </style:style>
    <style:style style:name="T19" style:family="text">
      <style:text-properties fo:font-size="13pt" fo:font-weight="bold" officeooo:rsid="0015bc6e" style:font-size-asian="13pt" style:font-weight-asian="bold" style:font-size-complex="13pt" style:font-weight-complex="bold"/>
    </style:style>
    <style:style style:name="T20" style:family="text">
      <style:text-properties fo:font-size="13pt" fo:font-weight="bold" officeooo:rsid="001c40a4" style:font-size-asian="13pt" style:font-weight-asian="bold" style:font-size-complex="13pt" style:font-weight-complex="bold"/>
    </style:style>
    <style:style style:name="T21" style:family="text">
      <style:text-properties fo:font-size="13pt" fo:font-weight="bold" officeooo:rsid="001e298b" style:font-size-asian="13pt" style:font-weight-asian="bold" style:font-size-complex="13pt" style:font-weight-complex="bold"/>
    </style:style>
    <style:style style:name="T22" style:family="text">
      <style:text-properties fo:font-size="13pt" fo:font-weight="bold" officeooo:rsid="001f991f" style:font-size-asian="13pt" style:font-weight-asian="bold" style:font-size-complex="13pt" style:font-weight-complex="bold"/>
    </style:style>
    <style:style style:name="T23" style:family="text">
      <style:text-properties fo:font-size="13pt" fo:font-weight="bold" officeooo:rsid="001c40a4" style:font-size-asian="13pt" style:font-weight-asian="bold" style:font-size-complex="13pt"/>
    </style:style>
    <style:style style:name="T24" style:family="text">
      <style:text-properties fo:font-size="13pt" fo:font-weight="bold" style:font-size-asian="13pt" style:font-weight-asian="bold" style:font-size-complex="13pt" style:font-weight-complex="normal"/>
    </style:style>
    <style:style style:name="T25" style:family="text">
      <style:text-properties fo:font-size="13pt" fo:font-weight="bold" officeooo:rsid="001c40a4" style:font-size-asian="13pt" style:font-weight-asian="bold" style:font-size-complex="13pt" style:font-weight-complex="normal"/>
    </style:style>
    <style:style style:name="T26" style:family="text">
      <style:text-properties fo:font-size="13pt" fo:font-weight="bold" fo:background-color="transparent" loext:char-shading-value="0" style:font-size-asian="13pt" style:font-weight-asian="bold" style:font-size-complex="13pt" style:font-weight-complex="bold"/>
    </style:style>
    <style:style style:name="T27" style:family="text">
      <style:text-properties fo:font-size="13pt" fo:font-weight="bold" officeooo:rsid="0015bc6e" fo:background-color="transparent" loext:char-shading-value="0" style:font-size-asian="13pt" style:font-weight-asian="bold" style:font-size-complex="13pt" style:font-weight-complex="bold"/>
    </style:style>
    <style:style style:name="T28" style:family="text">
      <style:text-properties fo:font-size="13pt" fo:font-weight="normal" style:font-size-asian="13pt" style:font-weight-asian="normal" style:font-size-complex="13pt" style:font-weight-complex="normal"/>
    </style:style>
    <style:style style:name="T29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30" style:family="text">
      <style:text-properties fo:font-size="13pt" fo:font-style="italic" style:text-underline-style="solid" style:text-underline-width="auto" style:text-underline-color="font-color" style:font-size-asian="13pt" style:font-style-asian="italic" style:font-size-complex="13pt"/>
    </style:style>
    <style:style style:name="T31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32" style:family="text">
      <style:text-properties fo:font-size="13pt" fo:background-color="transparent" loext:char-shading-value="0" style:font-size-asian="13pt" style:font-size-complex="13pt"/>
    </style:style>
    <style:style style:name="fr1" style:family="graphic" style:parent-style-name="Graphics">
      <style:graphic-properties style:vertical-pos="from-top" style:vertical-rel="paragraph" style:horizontal-pos="center" style:horizontal-rel="paragraph" fo:padding="0.049cm" fo:border="0.0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21cm, -0.021cm, -0.021cm, -0.021cm)" draw:luminance="0%" draw:contrast="24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frame draw:style-name="fr2" draw:name="Obrázek1" text:anchor-type="char" svg:x="0.115cm" svg:y="0.39cm" svg:width="3.143cm" svg:height="3.461cm" draw:z-index="0"><draw:image xlink:href="Pictures/100000000000015000000166EFC124272D192917.jpg" xlink:type="simple" xlink:show="embed" xlink:actuate="onLoad" draw:mime-type="image/jpeg"/></draw:frame></text:p>
      <text:p text:style-name="P1"/>
      <text:p text:style-name="P1"/>
      <text:p text:style-name="P1"/>
      <text:p text:style-name="P3"><text:span text:style-name="T5">* <text:s/>* <text:s/>* <text:s text:c="2"/>* <text:s text:c="2"/>*</text:span><text:span text:style-name="T6"> <text:s text:c="2"/></text:span><text:span text:style-name="T11"><text:s/></text:span><text:span text:style-name="T12">O B E C <text:s text:c="2"/>T <text:s/>E <text:s/>L <text:s/>E <text:s/>C <text:s/>Í <text:s text:c="3"/></text:span><text:span text:style-name="T5">* <text:s/>* <text:s/>* <text:s/>* <text:s/>*</text:span></text:p>
      <text:p text:style-name="P2">______________________________________________________________________</text:p>
      <text:p text:style-name="P4"/>
      <text:p text:style-name="P5"><text:span text:style-name="T7"><text:s text:c="4"/></text:span><text:span text:style-name="T8">569 94 <text:s text:c="2"/>Telecí</text:span><text:span text:style-name="T6"> <text:s text:c="4"/></text:span><text:span text:style-name="T13"></text:span><text:span text:style-name="T9"> <text:s text:c="5"/></text:span><text:span text:style-name="T6">IČO : <text:s/></text:span><text:span text:style-name="T8">00277487</text:span><text:span text:style-name="T6"> <text:s text:c="4"/></text:span><text:span text:style-name="T13"></text:span><text:span text:style-name="T6">Telefon : <text:s text:c="2"/></text:span><text:span text:style-name="T8">461 746 141</text:span><text:span text:style-name="T9"> <text:s text:c="5"/></text:span><text:span text:style-name="T13"></text:span><text:span text:style-name="T6"> <text:s text:c="2"/>e-mail: </text:span><text:span text:style-name="T8">obec</text:span><text:span text:style-name="T10">@</text:span><text:span text:style-name="T8">teleci.cz</text:span><text:span text:style-name="T6"> <text:s text:c="12"/></text:span></text:p>
      <text:p text:style-name="P6">________________________________________________________________________________________________________</text:p>
      <text:p text:style-name="P7"/>
      <text:p text:style-name="P8">Záměr dispozice s majetkem</text:p>
      <text:p text:style-name="P8">obce Telecí</text:p>
      <text:p text:style-name="P11"/>
      <text:p text:style-name="P9">Podle ustanovení § 39 odst. 1 zákona č. 128/2000 Sb., o obcích ( obecní zřízení),</text:p>
      <text:p text:style-name="P9">ve znění pozdějších předpisů</text:p>
      <text:p text:style-name="P13"/>
      <text:p text:style-name="P12">Druh dispozice :</text:p>
      <text:list xml:id="list43243848" text:style-name="WW8Num1">
        <text:list-item>
          <text:p text:style-name="P21">prodej pozemku</text:p>
        </text:list-item>
      </text:list>
      <text:p text:style-name="P14"/>
      <text:p text:style-name="P12">Předmět dispozice :</text:p>
      <text:list xml:id="list100033389731609" text:continue-numbering="true" text:style-name="WW8Num1">
        <text:list-item>
          <text:p text:style-name="P22"><text:span text:style-name="T14">pozemek p.č. </text:span><text:span text:style-name="T16"><text:s/></text:span><text:span text:style-name="T15"><text:s/></text:span><text:span text:style-name="T23">480/6</text:span><text:span text:style-name="T15"> <text:s text:c="9"/></text:span><text:span text:style-name="T28">o výměře <text:s text:c="2"/></text:span><text:span text:style-name="T20">6</text:span><text:span text:style-name="T28"> m2 </text:span></text:p>
        </text:list-item>
        <text:list-item>
          <text:p text:style-name="P22"><text:span text:style-name="T28">pozemek p.č. </text:span><text:span text:style-name="T16"><text:s/></text:span><text:span text:style-name="T24"><text:s/></text:span><text:span text:style-name="T25">480/7</text:span><text:span text:style-name="T24"> <text:s text:c="9"/></text:span><text:span text:style-name="T28">o výměře <text:s text:c="2"/></text:span><text:span text:style-name="T20">5</text:span><text:span text:style-name="T28"> m2</text:span></text:p>
        </text:list-item>
        <text:list-item>
          <text:p text:style-name="P22"><text:span text:style-name="T28">pozemek p.č. </text:span><text:span text:style-name="T16"><text:s/></text:span><text:span text:style-name="T24"><text:s/></text:span><text:span text:style-name="T25">496/11</text:span><text:span text:style-name="T24"> <text:s text:c="7"/></text:span><text:span text:style-name="T28">o výměře <text:s text:c="2"/></text:span><text:span text:style-name="T20">173</text:span><text:span text:style-name="T28"> m2 </text:span></text:p>
        </text:list-item>
        <text:list-item>
          <text:p text:style-name="P22"><text:span text:style-name="T28">pozemek p.č. </text:span><text:span text:style-name="T16"><text:s/></text:span><text:span text:style-name="T24"><text:s/></text:span><text:span text:style-name="T25">496/12</text:span><text:span text:style-name="T24"> <text:s text:c="7"/></text:span><text:span text:style-name="T28">o výměře <text:s text:c="2"/></text:span><text:span text:style-name="T20">121</text:span><text:span text:style-name="T28"> m2</text:span></text:p>
        </text:list-item>
        <text:list-item>
          <text:p text:style-name="P22"><text:span text:style-name="T28">pozemek p.č. </text:span><text:span text:style-name="T16"><text:s/></text:span><text:span text:style-name="T24"><text:s/></text:span><text:span text:style-name="T25">2349/15</text:span><text:span text:style-name="T24"> <text:s text:c="5"/></text:span><text:span text:style-name="T28">o výměře <text:s text:c="2"/></text:span><text:span text:style-name="T20">45</text:span><text:span text:style-name="T28"> m2</text:span></text:p>
        </text:list-item>
        <text:list-item>
          <text:p text:style-name="P22"><text:span text:style-name="T28"><text:s/>pozemek p.č. </text:span><text:span text:style-name="T16"><text:s/></text:span><text:span text:style-name="T25">2349/22</text:span><text:span text:style-name="T24"> <text:s text:c="5"/></text:span><text:span text:style-name="T28">o výměře <text:s text:c="2"/></text:span><text:span text:style-name="T21">1</text:span><text:span text:style-name="T20">6</text:span><text:span text:style-name="T28"> m2 </text:span></text:p>
          <text:p text:style-name="P23"><text:span text:style-name="T14">v k.ú. </text:span><text:span text:style-name="T15">Telecí</text:span></text:p>
        </text:list-item>
      </text:list>
      <text:p text:style-name="P10"><draw:frame draw:style-name="fr1" draw:name="Obrázek2" text:anchor-type="char" svg:y="0.109cm" svg:width="14.937cm" svg:height="9.763cm" draw:z-index="1"><draw:image xlink:href="Pictures/100000000000046C000002E4EB0857B9B229A132.jpg" xlink:type="simple" xlink:show="embed" xlink:actuate="onLoad" draw:mime-type="image/jpeg"/></draw:frame></text:p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18"><text:span text:style-name="T14">K výše uvedenému záměru se mohou občané vyjádřit nejpozději do </text:span><text:span text:style-name="T4">14</text:span><text:span text:style-name="T3">.0</text:span><text:span text:style-name="T4">9</text:span><text:span text:style-name="T2">. 202</text:span><text:span text:style-name="T3">6</text:span><text:span text:style-name="T1">.</text:span></text:p>
      <text:p text:style-name="P10">Bližší informace je možné obdržet na OÚ Telecí <text:s text:c="38"/></text:p>
      <text:p text:style-name="P26"><text:s text:c="2"/></text:p>
      <text:p text:style-name="P16"><text:span text:style-name="T14"><text:s/></text:span><text:span text:style-name="T29">Za OBEC <text:s/>Telecí : <text:s/></text:span><text:span text:style-name="T31">Jaroslav Šimon</text:span><text:span text:style-name="T30"> , v.r.</text:span></text:p>
      <text:p text:style-name="P17"><text:s text:c="108"/>starosta obce Telecí</text:p>
      <text:p text:style-name="P15"/>
      <text:p text:style-name="P19"/>
      <text:p text:style-name="P19"><text:span text:style-name="T14">Vyvěšeno dne : <text:s/></text:span><text:span text:style-name="T17">2</text:span><text:span text:style-name="T22">8</text:span><text:span text:style-name="T17">.</text:span><text:span text:style-name="T19">0</text:span><text:span text:style-name="T22">8</text:span><text:span text:style-name="T26">. 202</text:span><text:span text:style-name="T27">6</text:span><text:span text:style-name="T32"> <text:s text:c="5"/></text:span><text:span text:style-name="T14"><text:s text:c="23"/>Sejmuto dne : <text:s text:c="2"/></text:span><text:span text:style-name="T16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026cm" fo:margin-bottom="0.755cm" fo:margin-left="2.251cm" fo:margin-right="2.251cm" fo:background-color="#ffffff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 *  *  *  *  *  *  *  *      O b e c n í     ú ř a d      T  E  L  E  C  Í       *  *  *  * *  *  *  *                                     </dc:title>
    <meta:initial-creator>OÚ Telecí</meta:initial-creator>
    <meta:creation-date>2013-11-21T10:20:00</meta:creation-date>
    <dc:date>2026-08-28T10:00:33.189000000</dc:date>
    <meta:print-date>2026-08-28T10:00:14.400000000</meta:print-date>
    <meta:editing-cycles>35</meta:editing-cycles>
    <meta:editing-duration>PT2H7M3S</meta:editing-duration>
    <meta:generator>LibreOffice/7.0.4.2$Windows_X86_64 LibreOffice_project/dcf040e67528d9187c66b2379df5ea4407429775</meta:generator>
    <meta:document-statistic meta:table-count="0" meta:image-count="2" meta:object-count="0" meta:page-count="1" meta:paragraph-count="24" meta:word-count="164" meta:character-count="1250" meta:non-whitespace-character-count="800"/>
  </office:meta>
</office:document-meta>
</file>